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Palatino Linotype" svg:font-family="'Palatino Linotype'"/>
  </office:font-face-decls>
  <office:automatic-styles>
    <style:style style:name="P1" style:family="paragraph" style:parent-style-name="Preformatted_20_Text">
      <style:paragraph-properties fo:margin-top="0in" fo:margin-bottom="0.1965in" style:contextual-spacing="false"/>
    </style:style>
    <style:style style:name="P2" style:family="paragraph" style:parent-style-name="Preformatted_20_Text" style:master-page-name="HTML">
      <style:paragraph-properties style:page-number="auto"/>
    </style:style>
    <number:date-style style:name="N36" number:automatic-order="true">
      <number:month number:style="long"/>
      <number:text>/</number:text>
      <number:day number:style="long"/>
      <number:text>/</number:text>
      <number:year number:style="long"/>
    </number:date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database-display text:table-name="FEx_BEST" text:table-type="table" text:column-name="ANSP_ANR" text:database-name="NewDB">&lt;ANSP_ANR&gt;</text:database-display></text:p>
      <text:p text:style-name="Preformatted_20_Text"><text:database-display text:table-name="FEx_BEST" text:table-type="table" text:column-name="ANSP_VNAME" text:database-name="NewDB">&lt;ANSP_VNAME&gt;</text:database-display><text:s/><text:database-display text:table-name="FEx_BEST" text:table-type="table" text:column-name="ANSP_NAME" text:database-name="NewDB">&lt;ANSP_NAME&gt;</text:database-display></text:p>
      <text:p text:style-name="Preformatted_20_Text"><text:database-display text:table-name="FEx_BEST" text:table-type="table" text:column-name="ANSP_STR" text:database-name="NewDB">&lt;ANSP_STR&gt;</text:database-display><text:s/></text:p>
      <text:p text:style-name="Preformatted_20_Text"><text:database-display text:table-name="FEx_BEST" text:table-type="table" text:column-name="ANSP_ORT" text:database-name="NewDB">&lt;ANSP_ORT&gt;</text:database-display><text:s/></text:p>
      <text:p text:style-name="Preformatted_20_Text"/>
      <text:p text:style-name="Preformatted_20_Text"/>
      <text:p text:style-name="Preformatted_20_Text"/>
      <text:p text:style-name="Preformatted_20_Text"/>
      <text:p text:style-name="Preformatted_20_Text"/>
      <text:p text:style-name="Preformatted_20_Text"><text:s text:c="36"/><text:tab/><text:tab/><text:tab/><text:tab/> <text:s text:c="6"/>Essen, <text:date style:data-style-name="N36" text:date-value="2024-02-26T18:28:56.559999687">26.02.2024</text:date><text:s/></text:p>
      <text:p text:style-name="Preformatted_20_Text"/>
      <text:p text:style-name="Preformatted_20_Text">Sehr geehrte <text:database-display text:table-name="FEx_BEST" text:table-type="table" text:column-name="ANSP_ANR" text:database-name="NewDB">&lt;ANSP_ANR&gt;</text:database-display><text:s/><text:database-display text:table-name="FEx_BEST" text:table-type="table" text:column-name="ANSP_NAME" text:database-name="NewDB">&lt;ANSP_NAME&gt;</text:database-display>, </text:p>
      <text:p text:style-name="Preformatted_20_Text"/>
      <text:p text:style-name="Preformatted_20_Text">hiermit möchte ich den Bestattungstermin für <text:database-display text:table-name="FEx_BEST" text:table-type="table" text:column-name="ANREDE" text:database-name="NewDB">&lt;ANREDE&gt;</text:database-display><text:s/><text:database-display text:table-name="FEx_BEST" text:table-type="table" text:column-name="VORNAME" text:database-name="NewDB">&lt;VORNAME&gt;</text:database-display><text:s/><text:database-display text:table-name="FEx_BEST" text:table-type="table" text:column-name="NAME" text:database-name="NewDB">&lt;NAME&gt;</text:database-display><text:s/>bestätigen.</text:p>
      <text:p text:style-name="Preformatted_20_Text"/>
      <text:p text:style-name="Preformatted_20_Text">Die Trauerfeier findet am <text:database-display text:table-name="FEx_BEST" text:table-type="table" text:column-name="MESSETAG" text:database-name="NewDB">&lt;MESSETAG&gt;</text:database-display>, dem <text:database-display text:table-name="FEx_BEST" text:table-type="table" text:column-name="MESSEDAT" text:database-name="NewDB">&lt;MESSEDAT&gt;</text:database-display><text:s/>um <text:s/><text:database-display text:table-name="FEx_BEST" text:table-type="table" text:column-name="MESSEZEIT" text:database-name="NewDB">&lt;MESSEZEIT&gt;</text:database-display><text:s/>Uhr in der Trauerhalle auf dem Friedhof: </text:p>
      <text:p text:style-name="Preformatted_20_Text"><text:database-display text:table-name="FEx_BEST" text:table-type="table" text:column-name="BEIFRIED" text:database-name="NewDB">&lt;BEIFRIED&gt;</text:database-display><text:s/>statt. </text:p>
      <text:p text:style-name="Preformatted_20_Text"/>
      <text:p text:style-name="Preformatted_20_Text">Anschließend erfolgt die Beisetzung in einem <text:database-display text:table-name="FEx_BEST" text:table-type="table" text:column-name="GRREIHE" text:database-name="NewDB">&lt;GRREIHE&gt;</text:database-display><text:s/>auf dem Friedhof.</text:p>
      <text:p text:style-name="Preformatted_20_Text"/>
      <text:p text:style-name="Preformatted_20_Text"/>
      <text:p text:style-name="Preformatted_20_Text"/>
      <text:p text:style-name="Preformatted_20_Text">Mit freundlichen Grüßen</text:p>
      <text:p text:style-name="Preformatted_20_Text">im Auftrag</text:p>
      <text:p text:style-name="Preformatted_20_Text"/>
      <text:p text:style-name="Preformatted_20_Text"><text:s/></text:p>
      <text:p text:style-name="Preformatted_20_Text">Beerdigungsinstitut </text:p>
      <text:p text:style-name="P1">Karl Schumacher e.K. 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Palatino Linotype" svg:font-family="'Palatino Linotype'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tru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2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de" fo:country="DE" style:font-name-asian="NSimSun" style:font-size-asian="12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27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Palatino Linotype" fo:font-family="'Palatino Linotype'" fo:font-size="12pt" style:font-name-asian="Palatino Linotype" style:font-family-asian="'Palatino Linotype'" style:font-size-asian="12pt" style:font-name-complex="Palatino Linotype" style:font-family-complex="'Palatino Linotype'" style:font-size-complex="12pt"/>
    </style:style>
    <style:style style:name="Frame" style:family="graphic">
      <style:graphic-properties text:anchor-type="paragraph" svg:x="0in" svg:y="0in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2681in" fo:page-height="11.6929in" style:num-format="1" style:print-orientation="portrait" fo:margin-top="1.9689in" fo:margin-bottom="0.7874in" fo:margin-left="0.9839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Terminbest</dc:title>
    <meta:generator>LibreOffice/7.6.2.1$Windows_X86_64 LibreOffice_project/56f7684011345957bbf33a7ee678afaf4d2ba333</meta:generator>
    <dc:date>2024-02-26T18:28:55.997000000</dc:date>
    <meta:editing-duration>PT51M59S</meta:editing-duration>
    <meta:editing-cycles>6</meta:editing-cycles>
    <meta:document-statistic meta:table-count="0" meta:image-count="0" meta:object-count="0" meta:page-count="1" meta:paragraph-count="15" meta:word-count="58" meta:character-count="515" meta:non-whitespace-character-count="414"/>
  </office:meta>
</office:document-meta>
</file>