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Pictures/10000000000003E10000057CDD189BE0.png" manifest:media-type="image/png"/>
  <manifest:file-entry manifest:full-path="settings.xml" manifest:media-type="text/xml"/>
  <manifest:file-entry manifest:full-path="meta.xml" manifest:media-type="text/xml"/>
  <manifest:file-entry manifest:full-path="Basic/Standard/Module1.xml" manifest:media-type="text/xml"/>
  <manifest:file-entry manifest:full-path="Basic/Standard/script-lb.xml" manifest:media-type="text/xml"/>
  <manifest:file-entry manifest:full-path="Basic/script-lc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Liberation Mon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fill-image draw:name="KSOX_5f_BB" draw:display-name="KSOX_BB" xlink:href="Pictures/10000000000003E10000057CDD189BE0.pn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bitmap" draw:fill-image-name="KSOX_5f_BB" style:repeat="stretch" style:footnote-max-height="0cm" loext:margin-gutter="0cm">
        <style:background-image xlink:href="Pictures/10000000000003E10000057CDD189BE0.png" xlink:type="simple" xlink:actuate="onLoad" style:repeat="stretch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full" draw:fill-image-name="KSOX_5f_BB" style:repeat="stretch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11T15:15:50.732996900</meta:creation-date>
    <dc:date>2026-03-16T16:44:02.903446800</dc:date>
    <meta:editing-duration>PT5M39S</meta:editing-duration>
    <meta:editing-cycles>2</meta:editing-cycles>
    <meta:generator>LibreOffice/26.2.1.2$Windows_X86_64 LibreOffice_project/620$Build-2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

<file path=Basic/Standard/Module1.xml><?xml version="1.0" encoding="utf-8"?>
<!DOCTYPE module  PUBLIC '-//OpenOffice.org//DTD OfficeDocument 1.0//EN'  'module.dtd'>
<script:module xmlns:script="http://openoffice.org/2000/script" script:name="Module1" script:language="StarBasic" script:moduleType="normal">REM  *****  BASIC  *****

REM wird von der Commandline aufgerufen (per XBase++)
REM zusammen mit der leeren Rechnungsdatei cFileodt
REM cRechDir := cDatver + "Scans\Dokumente\" + cAuf + "\_Rechnung\"
REM cFileodt := cRechDir + "R"+cAuf+".odt"
REM cRechDir &amp; cFileodt  ==&gt;&gt; ThisComponent
SUB xRechodtPDF
rem ----------------------------------------------------------------------
rem define variables
dim document   as object
dim dispatcher as object
dim stAuftrag as String
dim stRechFile as String
dim stFileHtml as String

rem ----------------------------------------------------------------------
rem get access to the document
document   = ThisComponent.CurrentController.Frame
dispatcher = createUnoService("com.sun.star.frame.DispatchHelper")

stAuftrag = Mid(document.Title,2,6)
stRechFile = ThisComponent.URL
stFileHtml = Replace(stRechFile, ".odt", ".rdr")

rem ----------------------------------------------------------------------
rem dispatcher.executeDispatch(document, ".uno:InsertDoc", "", 0, Array())

rem ----------------------------------------------------------------------
dim args2(1) as new com.sun.star.beans.PropertyValue
args2(0).Name = "Name"
args2(0).Value = stFileHtml		'"file:///C:/Bestatt/KSOE/Scans/Dokumente/000009/_Rechnung/R000009.rdr"
args2(1).Name = "Filter"
args2(1).Value = "Text"

dispatcher.executeDispatch(document, ".uno:InsertDoc", "", 0, args2())
rem ----------------------------------------------------------------------
dispatcher.executeDispatch(document, ".uno:SelectAll", "", 0, Array())

rem ----------------------------------------------------------------------
dim args4(4) as new com.sun.star.beans.PropertyValue
args4(0).Name = "CharFontName.StyleName"
args4(0).Value = ""
args4(1).Name = "CharFontName.Pitch"
args4(1).Value = 1
args4(2).Name = "CharFontName.CharSet"
args4(2).Value = -1
args4(3).Name = "CharFontName.Family"
args4(3).Value = 2
args4(4).Name = "CharFontName.FamilyName"
args4(4).Value = "Courier New"

dispatcher.executeDispatch(document, ".uno:CharFontName", "", 0, args4())

rem ----------------------------------------------------------------------
dim args1(1) as new com.sun.star.beans.PropertyValue
args1(0).Name = "URL"
args1(0).Value = Replace(stRechFile, ".odt", ".odt")
args1(1).Name = "FilterName"
args1(1).Value = "writer8"

	F12()		'diese Fkt kommt direkt im Anschluss
dispatcher.executeDispatch(document, ".uno:SaveAs", "", 0, args1())
rem	F12()		'diese Fkt kommt direkt im Anschluss
rem ----------------------------------------------------------------------
REM die PDF-Datei erzeugen:
				DIM oDoc as Object
				oDoc = ThisComponent
				DIM stPrintPDFx as String
				stPrintPDFx = Replace(stRechFile, ".odt", ".pdf")
				DIM filterArgs(1) as New com.sun.star.beans.PropertyValue
				filterArgs(1).Name = "SelectPdfVersion"
				filterArgs(1).Value = 3
				DIM arg(1) AS NEW com.sun.star.beans.PropertyValue
				arg(0).name = "FilterName"
				arg(0).value = "writer_pdf_Export"
				arg(1).Name = "FilterData"
				arg(1).Value = filterArgs
				oDoc.storeToURL(stPrintPDFx, arg())	

	wait 2000
rem ----------------------------------------------------------------------
dim stCommand as String
dim stProgUrl as String
dim stApp as String
dim stPDFSource as String
dim stXMLSource as String
dim stPDFTarget as String

stRechFile = Replace(stRechFile, "File:///", "")
stProgUrl = "java"
stApp = "C:\HDBE\MustangZug.jar"
rem stPDFSource = "C:HDBE\R" &amp; stAuftrag &amp; ".pdf"
stPDFSource = Replace(stRechFile, ".odt", ".pdf")
rem stXMLSource = "C:\HDBE\R" &amp; stAuftrag &amp; "_zug.xml"
stXMLSource = Replace(stRechFile, ".odt", "_zug.xml")
rem stPDFTarget = "C:\HDBE\R" &amp; stAuftrag &amp; "_zug.pdf"
stPDFTarget = Replace(stRechFile, ".odt", "_zug.pdf")

			IF FileExists(stPDFTarget) THEN kill(stPDFTarget)	'Überschreiben geht sonst nicht mit Mustang	
			wait 2000

	stCommand = stProgUrl &amp; " -jar """ &amp; stApp &amp; """ --action combine --source """ &amp; stPDFSource &amp; """ --source-xml """ &amp; stXMLSource &amp;_
		""" --format zf --version 2 --profile X --out """ &amp; stPDFTarget &amp; """ --no-additional-attachments"
	Shell( stCommand, 1, "", true )

end sub
rem ----------------------------------------------------------------------
rem ----------------------------------------------------------------------

sub F12
rem ----------------------------------------------------------------------
rem Umstellung auf FontSize 12pt ...
rem ... als Voraussetzung, dass PDF-Export richtig geht
rem define variables
dim document   as object
dim dispatcher as object
rem ----------------------------------------------------------------------
rem get access to the document
document   = ThisComponent.CurrentController.Frame
dispatcher = createUnoService("com.sun.star.frame.DispatchHelper")

rem ----------------------------------------------------------------------
dim args1(1) as new com.sun.star.beans.PropertyValue
args1(0).Name = "Count"
args1(0).Value = 1
args1(1).Name = "Select"
args1(1).Value = true

dispatcher.executeDispatch(document, ".uno:GoRight", "", 0, args1())

rem ----------------------------------------------------------------------
dim args2(2) as new com.sun.star.beans.PropertyValue
args2(0).Name = "FontHeight.Height"
args2(0).Value = 12
args2(1).Name = "FontHeight.Prop"
args2(1).Value = 100
args2(2).Name = "FontHeight.Diff"
args2(2).Value = 0

dispatcher.executeDispatch(document, ".uno:FontHeight", "", 0, args2())


end sub


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Module1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