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31A00000463E6A6691E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fill-image draw:name="NutzungsrechtEssen" xlink:href="Pictures/100000000000031A00000463E6A6691E.pn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cm" fo:margin-bottom="0cm" fo:margin-left="0cm" fo:margin-right="0cm" style:writing-mode="lr-tb" draw:fill="bitmap" draw:fill-image-name="NutzungsrechtEssen" style:repeat="stretch" style:footnote-max-height="0cm" loext:margin-gutter="0cm">
        <style:background-image xlink:href="Pictures/100000000000031A00000463E6A6691E.png" xlink:type="simple" xlink:actuate="onLoad" style:repeat="stretch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bitmap" draw:fill-image-name="NutzungsrechtEssen" style:repeat="stretch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16:51:11.673639100</meta:creation-date>
    <dc:date>2026-03-31T16:55:09.998040100</dc:date>
    <meta:editing-duration>PT3M58S</meta:editing-duration>
    <meta:editing-cycles>2</meta:editing-cycles>
    <meta:generator>LibreOffice/26.2.1.2$Windows_X86_64 LibreOffice_project/620$Build-2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