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8pt" fo:font-weight="bold" style:font-size-asian="18pt" style:font-weight-asian="bold" style:font-size-complex="18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Urnenversand innerhalb Deutschland <text:s/>35.82 EUR </text:p>
      <text:p text:style-name="P1"/>
      <text:p text:style-name="P1">Seebestattung Nordsee OHNE ANGEHÖRIGE</text:p>
      <text:p text:style-name="P1">über Dülmen 173€</text:p>
      <text:p text:style-name="P1"/>
      <text:p text:style-name="P1"/>
      <text:p text:style-name="P1"/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2-08-30T14:20:07.83</meta:creation-date>
    <dc:date>2023-07-25T09:16:41.92</dc:date>
    <meta:editing-duration>PT2M43S</meta:editing-duration>
    <meta:editing-cycles>6</meta:editing-cycles>
    <meta:generator>OpenOffice/4.1.9$Win32 OpenOffice.org_project/419m1$Build-9805</meta:generator>
    <meta:document-statistic meta:table-count="0" meta:image-count="0" meta:object-count="0" meta:page-count="1" meta:paragraph-count="3" meta:word-count="12" meta:character-count="99"/>
  </office:meta>
</office:document-meta>
</file>