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72000000B7F4EC2E15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ylfaen" svg:font-family="Sylfaen"/>
    <style:font-face style:name="Tahoma" svg:font-family="Tahoma" style:font-family-generic="system" style:font-pitch="variable"/>
    <style:font-face style:name="Verdana" svg:font-family="Verdana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solid" svg:stroke-width="0.02cm" svg:stroke-color="#000080" draw:stroke-linejoin="miter" svg:stroke-linecap="butt" draw:fill="none" fo:padding-top="0.01cm" fo:padding-bottom="0.01cm" fo:padding-left="0.01cm" fo:padding-right="0.01cm" loext:decorative="false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0.634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281cm" fo:min-width="0.281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17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solid" svg:stroke-width="0.023cm" svg:stroke-color="#000000" draw:stroke-linejoin="miter" svg:stroke-linecap="butt" draw:fill="none" fo:padding-top="0.011cm" fo:padding-bottom="0.011cm" fo:padding-left="0.011cm" fo:padding-right="0.011cm" loext:decorative="false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489cm" fo:min-width="0.489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493cm" fo:min-width="0.493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solid" svg:stroke-width="0.016cm" svg:stroke-color="#000000" draw:stroke-linejoin="miter" svg:stroke-linecap="butt" draw:fill="none" fo:padding-top="0.008cm" fo:padding-bottom="0.008cm" fo:padding-left="0.008cm" fo:padding-right="0.008cm" loext:decorative="false"/>
    </style:style>
    <style:style style:name="gr12" style:family="graphic" style:parent-style-name="standard">
      <style:graphic-properties draw:stroke="solid" svg:stroke-width="0.013cm" svg:stroke-color="#000000" draw:stroke-linejoin="miter" svg:stroke-linecap="butt" draw:fill="none" fo:padding-top="0.006cm" fo:padding-bottom="0.006cm" fo:padding-left="0.006cm" fo:padding-right="0.006cm" loext:decorative="false"/>
    </style:style>
    <style:style style:name="gr13" style:family="graphic" style:parent-style-name="standard">
      <style:graphic-properties draw:stroke="solid" svg:stroke-width="0.003cm" svg:stroke-color="#000000" draw:stroke-linejoin="miter" svg:stroke-linecap="butt" draw:fill="none" fo:padding-top="0.001cm" fo:padding-bottom="0.001cm" fo:padding-left="0.001cm" fo:padding-right="0.001cm" loext:decorative="false"/>
    </style:style>
    <style:style style:name="gr14" style:family="graphic" style:parent-style-name="standard">
      <style:graphic-properties draw:stroke="solid" svg:stroke-width="0.048cm" svg:stroke-color="#000000" draw:stroke-linejoin="miter" svg:stroke-linecap="butt" draw:fill="none" fo:padding-top="0.024cm" fo:padding-bottom="0.024cm" fo:padding-left="0.024cm" fo:padding-right="0.024cm" loext:decorative="false"/>
    </style:style>
    <style:style style:name="gr15" style:family="graphic" style:parent-style-name="standard">
      <style:graphic-properties draw:stroke="solid" svg:stroke-width="0.003cm" svg:stroke-color="#000000" draw:stroke-linejoin="miter" svg:stroke-linecap="butt" draw:fill="solid" draw:fill-color="#ffffff" fo:padding-top="0.001cm" fo:padding-bottom="0.001cm" fo:padding-left="0.001cm" fo:padding-right="0.001cm" loext:decorative="false"/>
    </style:style>
    <style:style style:name="gr16" style:family="graphic" style:parent-style-name="standard">
      <style:graphic-properties draw:stroke="solid" svg:stroke-width="0.037cm" svg:stroke-color="#000000" draw:stroke-linejoin="miter" svg:stroke-linecap="butt" draw:fill="none" fo:padding-top="0.018cm" fo:padding-bottom="0.018cm" fo:padding-left="0.018cm" fo:padding-right="0.018cm" loext:decorative="false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8pt" style:font-size-asian="18pt" style:font-size-complex="18pt"/>
    </style:style>
    <style:style style:name="P5" style:family="paragraph">
      <loext:graphic-properties draw:fill="none"/>
      <style:text-properties fo:font-size="8pt" style:font-size-asian="8pt" style:font-size-complex="8pt"/>
    </style:style>
    <style:style style:name="P6" style:family="paragraph">
      <loext:graphic-properties draw:fill="none"/>
      <style:text-properties fo:font-size="9pt" style:font-size-asian="9pt" style:font-size-complex="9pt"/>
    </style:style>
    <style:style style:name="P7" style:family="paragraph">
      <loext:graphic-properties draw:fill="none"/>
      <style:text-properties fo:font-size="10pt" style:font-size-asian="10pt" style:font-size-complex="10pt"/>
    </style:style>
    <style:style style:name="P8" style:family="paragraph">
      <loext:graphic-properties draw:fill="none"/>
      <style:text-properties fo:font-size="13.8999996185303pt" style:font-size-asian="13.8999996185303pt" style:font-size-complex="13.8999996185303pt"/>
    </style:style>
    <style:style style:name="P9" style:family="paragraph">
      <loext:graphic-properties draw:fill="none"/>
      <style:text-properties fo:font-size="14pt" style:font-size-asian="14pt" style:font-size-complex="14pt"/>
    </style:style>
    <style:style style:name="P10" style:family="paragraph">
      <loext:graphic-properties draw:fill="none"/>
      <style:text-properties fo:font-size="12pt" style:font-size-asian="12pt" style:font-size-complex="12pt"/>
    </style:style>
    <style:style style:name="T1" style:family="text">
      <style:text-properties fo:color="#000000" loext:opacity="100%" style:font-name="Sylfaen" fo:font-size="18pt" fo:font-weight="bold" style:font-name-asian="Sylfaen" style:font-size-asian="18pt" style:font-weight-asian="bold" style:font-name-complex="Sylfaen" style:font-size-complex="18pt" style:font-weight-complex="bold"/>
    </style:style>
    <style:style style:name="T2" style:family="text">
      <style:text-properties fo:color="#000000" loext:opacity="100%" style:font-name="Sylfaen" fo:font-size="8pt" fo:font-weight="normal" style:font-name-asian="Sylfaen" style:font-size-asian="8pt" style:font-weight-asian="normal" style:font-name-complex="Sylfaen" style:font-size-complex="8pt" style:font-weight-complex="normal"/>
    </style:style>
    <style:style style:name="T3" style:family="text">
      <style:text-properties fo:color="#000080" loext:opacity="100%" style:font-name="Sylfaen" fo:font-size="8pt" fo:font-weight="normal" style:font-name-asian="Sylfaen" style:font-size-asian="8pt" style:font-weight-asian="normal" style:font-name-complex="Sylfaen" style:font-size-complex="8pt" style:font-weight-complex="normal"/>
    </style:style>
    <style:style style:name="T4" style:family="text">
      <style:text-properties fo:color="#000000" loext:opacity="100%" style:font-name="Verdana" fo:font-size="9pt" fo:font-weight="normal" style:font-name-asian="Verdana" style:font-size-asian="9pt" style:font-weight-asian="normal" style:font-name-complex="Verdana" style:font-size-complex="9pt" style:font-weight-complex="normal"/>
    </style:style>
    <style:style style:name="T5" style:family="text">
      <style:text-properties fo:color="#000000" loext:opacity="100%"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T6" style:family="text">
      <style:text-properties fo:color="#000000" loext:opacity="100%" style:font-name="Verdana" fo:font-size="13.8999996185303pt" fo:font-weight="bold" style:font-name-asian="Verdana" style:font-size-asian="13.8999996185303pt" style:font-weight-asian="bold" style:font-name-complex="Verdana" style:font-size-complex="13.8999996185303pt" style:font-weight-complex="bold"/>
    </style:style>
    <style:style style:name="T7" style:family="text">
      <style:text-properties fo:color="#000000" loext:opacity="100%" style:font-name="Verdana" fo:font-size="14pt" fo:font-weight="bold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fo:color="#000000" loext:opacity="100%" style:font-name="Verdana" fo:font-size="8pt" fo:font-weight="normal" style:font-name-asian="Verdana" style:font-size-asian="8pt" style:font-weight-asian="normal" style:font-name-complex="Verdana" style:font-size-complex="8pt" style:font-weight-complex="normal"/>
    </style:style>
    <style:style style:name="T9" style:family="text">
      <style:text-properties fo:color="#000000" loext:opacity="100%" style:font-name="Verdana" fo:font-size="9pt" fo:font-weight="bold" style:font-name-asian="Verdana" style:font-size-asian="9pt" style:font-weight-asian="bold" style:font-name-complex="Verdana" style:font-size-complex="9pt" style:font-weight-complex="bold"/>
    </style:style>
    <style:style style:name="T10" style:family="text">
      <style:text-properties fo:color="#000000" loext:opacity="100%" style:font-name="Verdana" fo:font-size="8pt" fo:font-weight="bold" style:font-name-asian="Verdana" style:font-size-asian="8pt" style:font-weight-asian="bold" style:font-name-complex="Verdana" style:font-size-complex="8pt" style:font-weight-complex="bold"/>
    </style:style>
    <style:style style:name="T11" style:family="text">
      <style:text-properties fo:color="#000000" loext:opacity="100%" style:font-name="Liberation Serif" fo:font-size="12pt" fo:font-weight="normal" style:font-name-asian="Liberation Serif" style:font-size-asian="12pt" style:font-weight-asian="normal" style:font-name-complex="Liberation Serif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0.989cm" svg:height="29.702cm" svg:x="0cm" svg:y="0cm" svg:viewBox="0 0 20990 29703" draw:points="0,0 20990,0 20990,29703 0,29703">
          <text:p/>
        </draw:polygon>
        <draw:frame draw:style-name="gr2" draw:text-style-name="P2" draw:layer="layout" svg:width="1.039cm" svg:height="1.554cm" svg:x="17.314cm" svg:y="0.638cm">
          <draw:image xlink:href="Pictures/1000000000000072000000B7F4EC2E15.jpg" xlink:type="simple" xlink:show="embed" xlink:actuate="onLoad" draw:mime-type="image/jpeg">
            <text:p/>
          </draw:image>
        </draw:frame>
        <draw:line draw:style-name="gr3" draw:text-style-name="P2" draw:layer="layout" svg:x1="14.766cm" svg:y1="2.035cm" svg:x2="17.176cm" svg:y2="2.035cm">
          <text:p/>
        </draw:line>
        <draw:frame draw:style-name="gr4" draw:text-style-name="P4" draw:layer="layout" svg:width="7.246cm" svg:height="0.649cm" svg:x="7.468cm" svg:y="1.051cm">
          <draw:text-box>
            <text:p text:style-name="P3"><text:span text:style-name="T1">Feuerbestattungen Dülmen</text:span></text:p>
          </draw:text-box>
        </draw:frame>
        <draw:frame draw:style-name="gr5" draw:text-style-name="P5" draw:layer="layout" svg:width="12.647cm" svg:height="0.289cm" svg:x="4.833cm" svg:y="1.791cm">
          <draw:text-box>
            <text:p text:style-name="P3"><text:span text:style-name="T2">48249 Dülmen * Grote Busch 10 * Tel. 02594.8932-703, Fax 02594.8932-339 * E-Mail: </text:span><text:span text:style-name="T3">info@fb-duelmen.de </text:span></text:p>
          </draw:text-box>
        </draw:frame>
        <draw:frame draw:style-name="gr5" draw:text-style-name="P5" draw:layer="layout" svg:width="0.281cm" svg:height="0.289cm" svg:x="17.106cm" svg:y="1.791cm">
          <draw:text-box>
            <text:p text:style-name="P3"><text:span text:style-name="T3"><text:s/></text:span></text:p>
          </draw:text-box>
        </draw:frame>
        <draw:frame draw:style-name="gr6" draw:text-style-name="P6" draw:layer="layout" svg:width="19.146cm" svg:height="0.387cm" svg:x="1.503cm" svg:y="3.231cm">
          <draw:text-box>
            <text:p text:style-name="P3"><text:span text:style-name="T4">EÄ-Nr.:____________________ <text:s text:c="2"/>Datum/Zeichen:________________________ <text:s text:c="5"/>Gewicht:____________________</text:span></text:p>
          </draw:text-box>
        </draw:frame>
        <draw:frame draw:style-name="gr7" draw:text-style-name="P7" draw:layer="layout" svg:width="0.352cm" svg:height="0.424cm" svg:x="1.503cm" svg:y="4.185cm">
          <draw:text-box>
            <text:p text:style-name="P3"><text:span text:style-name="T5"><text:s/></text:span></text:p>
          </draw:text-box>
        </draw:frame>
        <draw:line draw:style-name="gr8" draw:text-style-name="P2" draw:layer="layout" svg:x1="1.498cm" svg:y1="4.586cm" svg:x2="1.619cm" svg:y2="4.586cm">
          <text:p/>
        </draw:line>
        <draw:frame draw:style-name="gr9" draw:text-style-name="P8" draw:layer="layout" svg:width="0.489cm" svg:height="0.598cm" svg:x="1.499cm" svg:y="4.054cm">
          <draw:text-box>
            <text:p text:style-name="P3"><text:span text:style-name="T6"><text:s/></text:span></text:p>
          </draw:text-box>
        </draw:frame>
        <draw:line draw:style-name="gr8" draw:text-style-name="P2" draw:layer="layout" svg:x1="1.622cm" svg:y1="4.586cm" svg:x2="9.654cm" svg:y2="4.586cm">
          <text:p/>
        </draw:line>
        <draw:frame draw:style-name="gr9" draw:text-style-name="P8" draw:layer="layout" svg:width="0.489cm" svg:height="0.598cm" svg:x="1.45cm" svg:y="4.054cm">
          <draw:text-box>
            <text:p text:style-name="P3"><text:span text:style-name="T6"><text:s/></text:span></text:p>
          </draw:text-box>
        </draw:frame>
        <draw:frame draw:style-name="gr10" draw:text-style-name="P9" draw:layer="layout" svg:width="8.277cm" svg:height="0.607cm" svg:x="1.623cm" svg:y="4.051cm">
          <draw:text-box>
            <text:p text:style-name="P3"><text:span text:style-name="T7">Auftrag zur Feuerbestattung <text:s/></text:span></text:p>
          </draw:text-box>
        </draw:frame>
        <draw:frame draw:style-name="gr10" draw:text-style-name="P9" draw:layer="layout" svg:width="0.493cm" svg:height="0.607cm" svg:x="9.49cm" svg:y="4.051cm">
          <draw:text-box>
            <text:p text:style-name="P3"><text:span text:style-name="T7"><text:s/></text:span></text:p>
          </draw:text-box>
        </draw:frame>
        <draw:line draw:style-name="gr11" draw:text-style-name="P2" draw:layer="layout" svg:x1="1.501cm" svg:y1="6.731cm" svg:x2="4.205cm" svg:y2="6.731cm">
          <text:p/>
        </draw:line>
        <draw:frame draw:style-name="gr5" draw:text-style-name="P5" draw:layer="layout" svg:width="1.438cm" svg:height="0.344cm" svg:x="1.503cm" svg:y="5.076cm">
          <draw:text-box>
            <text:p text:style-name="P3"><text:span text:style-name="T8">Bestatter:</text:span></text:p>
          </draw:text-box>
        </draw:frame>
        <draw:frame draw:style-name="gr6" draw:text-style-name="P6" draw:layer="layout" svg:width="2.477cm" svg:height="0.387cm" svg:x="1.503cm" svg:y="6.382cm">
          <draw:text-box>
            <text:p text:style-name="P3"><text:span text:style-name="T9">Verstorbener:</text:span></text:p>
          </draw:text-box>
        </draw:frame>
        <draw:frame draw:style-name="gr5" draw:text-style-name="P5" draw:layer="layout" svg:width="0.958cm" svg:height="0.344cm" svg:x="1.503cm" svg:y="6.963cm">
          <draw:text-box>
            <text:p text:style-name="P3"><text:span text:style-name="T8">Name:</text:span></text:p>
          </draw:text-box>
        </draw:frame>
        <draw:frame draw:style-name="gr5" draw:text-style-name="P5" draw:layer="layout" svg:width="1.612cm" svg:height="0.344cm" svg:x="10.259cm" svg:y="6.963cm">
          <draw:text-box>
            <text:p text:style-name="P3"><text:span text:style-name="T8"><text:s text:c="2"/>Vorname:</text:span></text:p>
          </draw:text-box>
        </draw:frame>
        <draw:frame draw:style-name="gr5" draw:text-style-name="P5" draw:layer="layout" svg:width="1.632cm" svg:height="0.344cm" svg:x="1.503cm" svg:y="7.778cm">
          <draw:text-box>
            <text:p text:style-name="P3"><text:span text:style-name="T8">Geb.-Dat.: </text:span></text:p>
          </draw:text-box>
        </draw:frame>
        <draw:frame draw:style-name="gr5" draw:text-style-name="P5" draw:layer="layout" svg:width="1.834cm" svg:height="0.344cm" svg:x="10.259cm" svg:y="7.778cm">
          <draw:text-box>
            <text:p text:style-name="P3"><text:span text:style-name="T8"><text:s text:c="2"/>Sterbedat./</text:span></text:p>
          </draw:text-box>
        </draw:frame>
        <draw:line draw:style-name="gr11" draw:text-style-name="P2" draw:layer="layout" svg:x1="1.501cm" svg:y1="9.68cm" svg:x2="9.637cm" svg:y2="9.68cm">
          <text:p/>
        </draw:line>
        <draw:frame draw:style-name="gr5" draw:text-style-name="P5" draw:layer="layout" svg:width="0.786cm" svg:height="0.344cm" svg:x="10.259cm" svg:y="8.219cm">
          <draw:text-box>
            <text:p text:style-name="P3"><text:span text:style-name="T8"><text:s text:c="2"/>Ort:</text:span></text:p>
          </draw:text-box>
        </draw:frame>
        <draw:frame draw:style-name="gr6" draw:text-style-name="P6" draw:layer="layout" svg:width="7.45cm" svg:height="0.387cm" svg:x="1.503cm" svg:y="9.331cm">
          <draw:text-box>
            <text:p text:style-name="P3"><text:span text:style-name="T9">Auftraggeber/Totenfürsorgeberechtigter:</text:span></text:p>
          </draw:text-box>
        </draw:frame>
        <draw:frame draw:style-name="gr5" draw:text-style-name="P5" draw:layer="layout" svg:width="10.446cm" svg:height="0.344cm" svg:x="1.503cm" svg:y="9.913cm">
          <draw:text-box>
            <text:p text:style-name="P3"><text:span text:style-name="T8">Name: <text:s text:c="80"/>Vorname:</text:span></text:p>
          </draw:text-box>
        </draw:frame>
        <draw:frame draw:style-name="gr5" draw:text-style-name="P5" draw:layer="layout" svg:width="10.287cm" svg:height="0.344cm" svg:x="1.503cm" svg:y="10.728cm">
          <draw:text-box>
            <text:p text:style-name="P3"><text:span text:style-name="T8">Straße: <text:s text:c="79"/>PLZ/Ort:</text:span></text:p>
          </draw:text-box>
        </draw:frame>
        <draw:frame draw:style-name="gr5" draw:text-style-name="P5" draw:layer="layout" svg:width="18.316cm" svg:height="0.344cm" svg:x="1.503cm" svg:y="11.458cm">
          <draw:text-box>
            <text:p text:style-name="P3"><text:span text:style-name="T10">Willensbekundung: </text:span><text:span text:style-name="T8">1. Hiermit erklärt der Verantwortliche nach § 12 des BestG NRW, dass es der Wille des Verstorbenen war,</text:span></text:p>
          </draw:text-box>
        </draw:frame>
        <draw:frame draw:style-name="gr5" draw:text-style-name="P5" draw:layer="layout" svg:width="18.173cm" svg:height="0.344cm" svg:x="1.503cm" svg:y="11.804cm">
          <draw:text-box>
            <text:p text:style-name="P3"><text:span text:style-name="T8">eingeäschert zu werden. 2. Es befinden sich keine Wertgegenstände an dem Verstorbenen bzw. diese werden mit eingeäschert</text:span></text:p>
          </draw:text-box>
        </draw:frame>
        <draw:frame draw:style-name="gr5" draw:text-style-name="P5" draw:layer="layout" svg:width="19.581cm" svg:height="0.344cm" svg:x="1.503cm" svg:y="12.146cm">
          <draw:text-box>
            <text:p text:style-name="P3"><text:span text:style-name="T8">und <text:s text:c="2"/>können <text:s text:c="2"/>nicht <text:s text:c="2"/>zurückgegeben <text:s text:c="2"/>werden. <text:s text:c="2"/>Auf <text:s text:c="2"/>das <text:s text:c="2"/>Aneignungsrecht <text:s text:c="2"/>an <text:s text:c="2"/>den <text:s text:c="2"/>bei <text:s text:c="2"/>der <text:s text:c="2"/>Kremation <text:s text:c="2"/>verbleibenden <text:s text:c="2"/>Metallen</text:span></text:p>
          </draw:text-box>
        </draw:frame>
        <draw:frame draw:style-name="gr5" draw:text-style-name="P5" draw:layer="layout" svg:width="18.663cm" svg:height="0.344cm" svg:x="1.503cm" svg:y="12.491cm">
          <draw:text-box>
            <text:p text:style-name="P3"><text:span text:style-name="T8">(Metallprothesen ect.) wird verzichtet. Das Krematorium wird von allen Ansprüchen bezüglich der Wertgegenstände freigestellt. 3.</text:span></text:p>
          </draw:text-box>
        </draw:frame>
        <draw:line draw:style-name="gr12" draw:text-style-name="P2" draw:layer="layout" svg:x1="11.842cm" svg:y1="13.486cm" svg:x2="17.849cm" svg:y2="13.486cm">
          <text:p/>
        </draw:line>
        <draw:frame draw:style-name="gr5" draw:text-style-name="P5" draw:layer="layout" svg:width="18.442cm" svg:height="0.344cm" svg:x="1.503cm" svg:y="12.834cm">
          <draw:text-box>
            <text:p text:style-name="P3"><text:span text:style-name="T8">Die <text:s/>Datenschutzerklärung der Feuerbestattungen Dülmen mit Hinweisen zur Datenverarbeitung wurde zur Kenntnis genommen.</text:span></text:p>
          </draw:text-box>
        </draw:frame>
        <draw:frame draw:style-name="gr5" draw:text-style-name="P5" draw:layer="layout" svg:width="16.773cm" svg:height="0.344cm" svg:x="1.503cm" svg:y="13.179cm">
          <draw:text-box>
            <text:p text:style-name="P3"><text:span text:style-name="T8">Diese finden Sie auch auf unserer Homepage im Bereich Download unter https://www.fb-duelmen.de/bestatter.html </text:span></text:p>
          </draw:text-box>
        </draw:frame>
        <draw:frame draw:style-name="gr5" draw:text-style-name="P5" draw:layer="layout" svg:width="0.281cm" svg:height="0.344cm" svg:x="17.755cm" svg:y="13.179cm">
          <draw:text-box>
            <text:p text:style-name="P3"><text:span text:style-name="T8"><text:s/></text:span></text:p>
          </draw:text-box>
        </draw:frame>
        <draw:line draw:style-name="gr11" draw:text-style-name="P2" draw:layer="layout" svg:x1="8.719cm" svg:y1="14.255cm" svg:x2="8.964cm" svg:y2="14.255cm">
          <text:p/>
        </draw:line>
        <draw:line draw:style-name="gr11" draw:text-style-name="P2" draw:layer="layout" svg:x1="8.967cm" svg:y1="14.255cm" svg:x2="20.383cm" svg:y2="14.255cm">
          <text:p/>
        </draw:line>
        <draw:frame draw:style-name="gr6" draw:text-style-name="P6" draw:layer="layout" svg:width="7.467cm" svg:height="0.387cm" svg:x="1.503cm" svg:y="13.906cm">
          <draw:text-box>
            <text:p text:style-name="P3"><text:span text:style-name="T9">Unterschrift Totenfürsorgeberechtigter: X</text:span></text:p>
          </draw:text-box>
        </draw:frame>
        <draw:line draw:style-name="gr11" draw:text-style-name="P2" draw:layer="layout" svg:x1="1.501cm" svg:y1="15.412cm" svg:x2="3.792cm" svg:y2="15.412cm">
          <text:p/>
        </draw:line>
        <draw:frame draw:style-name="gr6" draw:text-style-name="P6" draw:layer="layout" svg:width="11.636cm" svg:height="0.387cm" svg:x="8.721cm" svg:y="13.906cm">
          <draw:text-box>
            <text:p text:style-name="P3"><text:span text:style-name="T4"><text:s text:c="2"/>_____________________________________________ <text:s text:c="9"/>______</text:span></text:p>
          </draw:text-box>
        </draw:frame>
        <draw:line draw:style-name="gr11" draw:text-style-name="P2" draw:layer="layout" svg:x1="3.774cm" svg:y1="15.412cm" svg:x2="3.787cm" svg:y2="15.412cm">
          <text:p/>
        </draw:line>
        <draw:frame draw:style-name="gr6" draw:text-style-name="P6" draw:layer="layout" svg:width="2.316cm" svg:height="0.387cm" svg:x="1.503cm" svg:y="15.064cm">
          <draw:text-box>
            <text:p text:style-name="P3"><text:span text:style-name="T9">Beisetzung: <text:s/></text:span></text:p>
          </draw:text-box>
        </draw:frame>
        <draw:line draw:style-name="gr13" draw:text-style-name="P2" draw:layer="layout" svg:x1="7.834cm" svg:y1="17.765cm" svg:x2="7.834cm" svg:y2="20.82cm">
          <text:p/>
        </draw:line>
        <draw:line draw:style-name="gr13" draw:text-style-name="P2" draw:layer="layout" svg:x1="12.423cm" svg:y1="17.765cm" svg:x2="12.423cm" svg:y2="20.82cm">
          <text:p/>
        </draw:line>
        <draw:frame draw:style-name="gr5" draw:text-style-name="P5" draw:layer="layout" svg:width="2.238cm" svg:height="0.344cm" svg:x="1.503cm" svg:y="15.956cm">
          <draw:text-box>
            <text:p text:style-name="P3"><text:span text:style-name="T8">Beisetzungsort:</text:span></text:p>
          </draw:text-box>
        </draw:frame>
        <draw:frame draw:style-name="gr5" draw:text-style-name="P5" draw:layer="layout" svg:width="2.868cm" svg:height="0.344cm" svg:x="1.503cm" svg:y="17.021cm">
          <draw:text-box>
            <text:p text:style-name="P3"><text:span text:style-name="T8">Beisetzungstermin: </text:span></text:p>
          </draw:text-box>
        </draw:frame>
        <draw:frame draw:style-name="gr5" draw:text-style-name="P5" draw:layer="layout" svg:width="4.927cm" svg:height="0.344cm" svg:x="1.602cm" svg:y="17.864cm">
          <draw:text-box>
            <text:p text:style-name="P3"><text:span text:style-name="T10">Anonyme Beisetzung über das </text:span></text:p>
          </draw:text-box>
        </draw:frame>
        <draw:frame draw:style-name="gr5" draw:text-style-name="P5" draw:layer="layout" svg:width="2.218cm" svg:height="0.344cm" svg:x="1.602cm" svg:y="18.206cm">
          <draw:text-box>
            <text:p text:style-name="P3"><text:span text:style-name="T10">Krematorium:</text:span></text:p>
          </draw:text-box>
        </draw:frame>
        <draw:frame draw:style-name="gr5" draw:text-style-name="P5" draw:layer="layout" svg:width="2.095cm" svg:height="0.344cm" svg:x="1.993cm" svg:y="18.919cm">
          <draw:text-box>
            <text:p text:style-name="P3"><text:span text:style-name="T8"><text:s/>Horstmar-Alst</text:span></text:p>
          </draw:text-box>
        </draw:frame>
        <draw:frame draw:style-name="gr5" draw:text-style-name="P5" draw:layer="layout" svg:width="3.184cm" svg:height="0.344cm" svg:x="1.993cm" svg:y="19.526cm">
          <draw:text-box>
            <text:p text:style-name="P3"><text:span text:style-name="T8"><text:s/>Naturbegräbnis Venlo</text:span></text:p>
          </draw:text-box>
        </draw:frame>
        <draw:frame draw:style-name="gr5" draw:text-style-name="P5" draw:layer="layout" svg:width="3.436cm" svg:height="0.344cm" svg:x="1.993cm" svg:y="20.129cm">
          <draw:text-box>
            <text:p text:style-name="P3"><text:span text:style-name="T8"><text:s/>Seebestattung Nordsee</text:span></text:p>
          </draw:text-box>
        </draw:frame>
        <draw:frame draw:style-name="gr5" draw:text-style-name="P5" draw:layer="layout" svg:width="3.069cm" svg:height="0.344cm" svg:x="7.934cm" svg:y="17.864cm">
          <draw:text-box>
            <text:p text:style-name="P3"><text:span text:style-name="T10">Versand der AK an:</text:span></text:p>
          </draw:text-box>
        </draw:frame>
        <draw:frame draw:style-name="gr5" draw:text-style-name="P5" draw:layer="layout" svg:width="1.409cm" svg:height="0.344cm" svg:x="8.329cm" svg:y="18.577cm">
          <draw:text-box>
            <text:p text:style-name="P3"><text:span text:style-name="T8"><text:s/>Bestatter</text:span></text:p>
          </draw:text-box>
        </draw:frame>
        <draw:frame draw:style-name="gr5" draw:text-style-name="P5" draw:layer="layout" svg:width="2.338cm" svg:height="0.344cm" svg:x="8.329cm" svg:y="19.18cm">
          <draw:text-box>
            <text:p text:style-name="P3"><text:span text:style-name="T8"><text:s/>Beisetzungsort/</text:span></text:p>
          </draw:text-box>
        </draw:frame>
        <draw:frame draw:style-name="gr5" draw:text-style-name="P5" draw:layer="layout" svg:width="3.102cm" svg:height="0.344cm" svg:x="7.934cm" svg:y="19.561cm">
          <draw:text-box>
            <text:p text:style-name="P3"><text:span text:style-name="T8"><text:s text:c="5"/>Urnenanforderung</text:span></text:p>
          </draw:text-box>
        </draw:frame>
        <draw:frame draw:style-name="gr5" draw:text-style-name="P5" draw:layer="layout" svg:width="2.509cm" svg:height="0.344cm" svg:x="8.329cm" svg:y="20.14cm">
          <draw:text-box>
            <text:p text:style-name="P3"><text:span text:style-name="T8"><text:s/>sonstige Adresse</text:span></text:p>
          </draw:text-box>
        </draw:frame>
        <draw:frame draw:style-name="gr5" draw:text-style-name="P5" draw:layer="layout" svg:width="2.791cm" svg:height="0.344cm" svg:x="12.527cm" svg:y="17.864cm">
          <draw:text-box>
            <text:p text:style-name="P3"><text:span text:style-name="T10">Abholung der AK:</text:span></text:p>
          </draw:text-box>
        </draw:frame>
        <draw:frame draw:style-name="gr5" draw:text-style-name="P5" draw:layer="layout" svg:width="6.866cm" svg:height="0.344cm" svg:x="12.919cm" svg:y="18.577cm">
          <draw:text-box>
            <text:p text:style-name="P3"><text:span text:style-name="T8"><text:s/>durch Angehörige (Kopie Pers. Ausw. beifügen)</text:span></text:p>
          </draw:text-box>
        </draw:frame>
        <draw:line draw:style-name="gr13" draw:text-style-name="P2" draw:layer="layout" svg:x1="7.83cm" svg:y1="21.205cm" svg:x2="7.83cm" svg:y2="26.539cm">
          <text:p/>
        </draw:line>
        <draw:frame draw:style-name="gr5" draw:text-style-name="P5" draw:layer="layout" svg:width="3.198cm" svg:height="0.344cm" svg:x="12.919cm" svg:y="19.18cm">
          <draw:text-box>
            <text:p text:style-name="P3"><text:span text:style-name="T8"><text:s/>vom Bestatter <text:s text:c="4"/>am:</text:span></text:p>
          </draw:text-box>
        </draw:frame>
        <draw:frame draw:style-name="gr5" draw:text-style-name="P5" draw:layer="layout" svg:width="5.655cm" svg:height="0.344cm" svg:x="12.919cm" svg:y="19.787cm">
          <draw:text-box>
            <text:p text:style-name="P3"><text:span text:style-name="T8"><text:s/>Rückführung durch unseren Fahrdienst</text:span></text:p>
          </draw:text-box>
        </draw:frame>
        <draw:frame draw:style-name="gr6" draw:text-style-name="P6" draw:layer="layout" svg:width="3.676cm" svg:height="0.387cm" svg:x="1.602cm" svg:y="21.301cm">
          <draw:text-box>
            <text:p text:style-name="P3"><text:span text:style-name="T9">Rechnungsanschrift:</text:span></text:p>
          </draw:text-box>
        </draw:frame>
        <draw:frame draw:style-name="gr6" draw:text-style-name="P6" draw:layer="layout" svg:width="0.317cm" svg:height="0.387cm" svg:x="1.993cm" svg:y="21.802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1.309cm" svg:height="0.344cm" svg:x="2.106cm" svg:y="21.84cm">
          <draw:text-box>
            <text:p text:style-name="P3"><text:span text:style-name="T8">Bestatter</text:span></text:p>
          </draw:text-box>
        </draw:frame>
        <draw:frame draw:style-name="gr6" draw:text-style-name="P6" draw:layer="layout" svg:width="0.317cm" svg:height="0.387cm" svg:x="1.993cm" svg:y="22.408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3.727cm" svg:height="0.344cm" svg:x="2.106cm" svg:y="22.447cm">
          <draw:text-box>
            <text:p text:style-name="P3"><text:span text:style-name="T8">Totenfürsorgeberechtigter</text:span></text:p>
          </draw:text-box>
        </draw:frame>
        <draw:frame draw:style-name="gr6" draw:text-style-name="P6" draw:layer="layout" svg:width="0.317cm" svg:height="0.387cm" svg:x="1.993cm" svg:y="23.015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3.856cm" svg:height="0.344cm" svg:x="2.106cm" svg:y="23.054cm">
          <draw:text-box>
            <text:p text:style-name="P3"><text:span text:style-name="T8">Totenfürsorgeberechtigter/</text:span></text:p>
          </draw:text-box>
        </draw:frame>
        <draw:frame draw:style-name="gr5" draw:text-style-name="P5" draw:layer="layout" svg:width="2.652cm" svg:height="0.344cm" svg:x="1.602cm" svg:y="23.618cm">
          <draw:text-box>
            <text:p text:style-name="P3"><text:span text:style-name="T8"><text:s text:c="5"/>z.Hd. Bestatter</text:span></text:p>
          </draw:text-box>
        </draw:frame>
        <draw:frame draw:style-name="gr6" draw:text-style-name="P6" draw:layer="layout" svg:width="2.933cm" svg:height="0.387cm" svg:x="7.93cm" svg:y="21.301cm">
          <draw:text-box>
            <text:p text:style-name="P3"><text:span text:style-name="T9">Besonderheiten:</text:span></text:p>
          </draw:text-box>
        </draw:frame>
        <draw:frame draw:style-name="gr6" draw:text-style-name="P6" draw:layer="layout" svg:width="0.317cm" svg:height="0.387cm" svg:x="8.326cm" svg:y="21.802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4.984cm" svg:height="0.344cm" svg:x="8.435cm" svg:y="21.84cm">
          <draw:text-box>
            <text:p text:style-name="P3"><text:span text:style-name="T8">Verabschiedung im Abschiedsraum</text:span></text:p>
          </draw:text-box>
        </draw:frame>
        <draw:frame draw:style-name="gr6" draw:text-style-name="P6" draw:layer="layout" svg:width="0.317cm" svg:height="0.387cm" svg:x="8.326cm" svg:y="22.408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3.299cm" svg:height="0.344cm" svg:x="8.435cm" svg:y="22.447cm">
          <draw:text-box>
            <text:p text:style-name="P3"><text:span text:style-name="T8">1 Std. vor EÄ anrufen <text:s/></text:span></text:p>
          </draw:text-box>
        </draw:frame>
        <draw:frame draw:style-name="gr6" draw:text-style-name="P6" draw:layer="layout" svg:width="0.317cm" svg:height="0.387cm" svg:x="8.326cm" svg:y="23.047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1.255cm" svg:height="0.344cm" svg:x="8.435cm" svg:y="23.085cm">
          <draw:text-box>
            <text:p text:style-name="P3"><text:span text:style-name="T8">Stahl-AK</text:span></text:p>
          </draw:text-box>
        </draw:frame>
        <draw:frame draw:style-name="gr6" draw:text-style-name="P6" draw:layer="layout" svg:width="0.317cm" svg:height="0.387cm" svg:x="8.326cm" svg:y="23.647cm">
          <draw:text-box>
            <text:p text:style-name="P3"><text:span text:style-name="T4"><text:s/></text:span></text:p>
          </draw:text-box>
        </draw:frame>
        <draw:frame draw:style-name="gr5" draw:text-style-name="P5" draw:layer="layout" svg:width="1.507cm" svg:height="0.344cm" svg:x="8.453cm" svg:y="23.685cm">
          <draw:text-box>
            <text:p text:style-name="P3"><text:span text:style-name="T8">Sonstiges:</text:span></text:p>
          </draw:text-box>
        </draw:frame>
        <draw:frame draw:style-name="gr6" draw:text-style-name="P6" draw:layer="layout" svg:width="0.353cm" svg:height="0.387cm" svg:x="1.503cm" svg:y="27.922cm">
          <draw:text-box>
            <text:p text:style-name="P3"><text:span text:style-name="T9">X </text:span></text:p>
          </draw:text-box>
        </draw:frame>
        <draw:line draw:style-name="gr11" draw:text-style-name="P2" draw:layer="layout" svg:x1="1.498cm" svg:y1="28.271cm" svg:x2="1.869cm" svg:y2="28.271cm">
          <text:p/>
        </draw:line>
        <draw:frame draw:style-name="gr6" draw:text-style-name="P6" draw:layer="layout" svg:width="0.317cm" svg:height="0.387cm" svg:x="1.499cm" svg:y="27.922cm">
          <draw:text-box>
            <text:p text:style-name="P3"><text:span text:style-name="T4"><text:s/></text:span></text:p>
          </draw:text-box>
        </draw:frame>
        <draw:frame draw:style-name="gr6" draw:text-style-name="P6" draw:layer="layout" svg:width="0.317cm" svg:height="0.387cm" svg:x="1.756cm" svg:y="27.922cm">
          <draw:text-box>
            <text:p text:style-name="P3"><text:span text:style-name="T4"><text:s text:c="2"/></text:span></text:p>
          </draw:text-box>
        </draw:frame>
        <draw:line draw:style-name="gr11" draw:text-style-name="P2" draw:layer="layout" svg:x1="1.869cm" svg:y1="28.271cm" svg:x2="1.882cm" svg:y2="28.271cm">
          <text:p/>
        </draw:line>
        <draw:line draw:style-name="gr11" draw:text-style-name="P2" draw:layer="layout" svg:x1="1.89cm" svg:y1="28.271cm" svg:x2="20.4cm" svg:y2="28.271cm">
          <text:p/>
        </draw:line>
        <draw:frame draw:style-name="gr6" draw:text-style-name="P6" draw:layer="layout" svg:width="0.317cm" svg:height="0.387cm" svg:x="1.778cm" svg:y="27.922cm">
          <draw:text-box>
            <text:p text:style-name="P3"><text:span text:style-name="T9"><text:s text:c="2"/></text:span></text:p>
          </draw:text-box>
        </draw:frame>
        <draw:frame draw:style-name="gr6" draw:text-style-name="P6" draw:layer="layout" svg:width="16.123cm" svg:height="0.387cm" svg:x="1.774cm" svg:y="27.922cm">
          <draw:text-box>
            <text:p text:style-name="P3"><text:span text:style-name="T4"><text:s text:c="139"/>___</text:span></text:p>
          </draw:text-box>
        </draw:frame>
        <draw:line draw:style-name="gr14" draw:text-style-name="P2" draw:layer="layout" svg:x1="1.53cm" svg:y1="8.988cm" svg:x2="20.461cm" svg:y2="8.988cm">
          <text:p/>
        </draw:line>
        <draw:line draw:style-name="gr14" draw:text-style-name="P2" draw:layer="layout" svg:x1="1.53cm" svg:y1="14.721cm" svg:x2="20.461cm" svg:y2="14.721cm">
          <text:p/>
        </draw:line>
        <draw:line draw:style-name="gr14" draw:text-style-name="P2" draw:layer="layout" svg:x1="1.498cm" svg:y1="21.018cm" svg:x2="20.429cm" svg:y2="21.018cm">
          <text:p/>
        </draw:line>
        <draw:polygon draw:style-name="gr15" draw:text-style-name="P1" draw:layer="layout" svg:width="7.004cm" svg:height="0.653cm" svg:x="3.135cm" svg:y="7.789cm" svg:viewBox="0 0 7005 654" draw:points="0,0 7005,0 7005,654 0,654">
          <text:p/>
        </draw:polygon>
        <draw:polygon draw:style-name="gr15" draw:text-style-name="P1" draw:layer="layout" svg:width="4.768cm" svg:height="0.654cm" svg:x="15.528cm" svg:y="7.799cm" svg:viewBox="0 0 4769 655" draw:points="0,0 4769,0 4769,655 0,655">
          <text:p/>
        </draw:polygon>
        <draw:polygon draw:style-name="gr15" draw:text-style-name="P1" draw:layer="layout" svg:width="3.263cm" svg:height="0.654cm" svg:x="12.266cm" svg:y="7.799cm" svg:viewBox="0 0 3264 655" draw:points="0,0 3264,0 3264,655 0,655">
          <text:p/>
        </draw:polygon>
        <draw:polygon draw:style-name="gr15" draw:text-style-name="P1" draw:layer="layout" svg:width="8.044cm" svg:height="0.653cm" svg:x="12.266cm" svg:y="6.999cm" svg:viewBox="0 0 8045 654" draw:points="0,0 8045,0 8045,654 0,654">
          <text:p/>
        </draw:polygon>
        <draw:polygon draw:style-name="gr15" draw:text-style-name="P1" draw:layer="layout" svg:width="17.136cm" svg:height="0.876cm" svg:x="3.166cm" svg:y="5.136cm" svg:viewBox="0 0 17137 877" draw:points="0,0 17137,0 17137,877 0,877">
          <text:p/>
        </draw:polygon>
        <draw:frame draw:style-name="gr6" draw:text-style-name="P6" draw:layer="layout" svg:width="8.01cm" svg:height="0.387cm" svg:x="1.503cm" svg:y="28.307cm">
          <draw:text-box>
            <text:p text:style-name="P3"><text:span text:style-name="T9">Datum, Unterschrift Bestatter /Auftraggeber</text:span></text:p>
          </draw:text-box>
        </draw:frame>
        <draw:polygon draw:style-name="gr15" draw:text-style-name="P1" draw:layer="layout" svg:width="5.371cm" svg:height="0.654cm" svg:x="4.754cm" svg:y="16.82cm" svg:viewBox="0 0 5372 655" draw:points="0,0 5372,0 5372,655 0,655">
          <text:p/>
        </draw:polygon>
        <draw:polygon draw:style-name="gr15" draw:text-style-name="P1" draw:layer="layout" svg:width="15.591cm" svg:height="0.654cm" svg:x="4.754cm" svg:y="15.804cm" svg:viewBox="0 0 15592 655" draw:points="0,0 15592,0 15592,655 0,655">
          <text:p/>
        </draw:polygon>
        <draw:polygon draw:style-name="gr1" draw:text-style-name="P1" draw:layer="layout" svg:width="0.396cm" svg:height="0.396cm" svg:x="1.598cm" svg:y="18.894cm" svg:viewBox="0 0 397 397" draw:points="0,0 397,0 397,397 0,397">
          <text:p/>
        </draw:polygon>
        <draw:polygon draw:style-name="gr16" draw:text-style-name="P2" draw:layer="layout" svg:width="0.361cm" svg:height="0.361cm" svg:x="1.636cm" svg:y="18.912cm" svg:viewBox="0 0 362 362" draw:points="0,0 362,0 362,362 0,362">
          <text:p/>
        </draw:polygon>
        <draw:polygon draw:style-name="gr1" draw:text-style-name="P1" draw:layer="layout" svg:width="0.396cm" svg:height="0.396cm" svg:x="1.598cm" svg:y="19.498cm" svg:viewBox="0 0 397 397" draw:points="0,0 397,0 397,397 0,397">
          <text:p/>
        </draw:polygon>
        <draw:polygon draw:style-name="gr16" draw:text-style-name="P2" draw:layer="layout" svg:width="0.361cm" svg:height="0.361cm" svg:x="1.636cm" svg:y="19.515cm" svg:viewBox="0 0 362 362" draw:points="0,0 362,0 362,362 0,362">
          <text:p/>
        </draw:polygon>
        <draw:polygon draw:style-name="gr1" draw:text-style-name="P1" draw:layer="layout" svg:width="0.396cm" svg:height="0.396cm" svg:x="1.598cm" svg:y="20.104cm" svg:viewBox="0 0 397 397" draw:points="0,0 397,0 397,397 0,397">
          <text:p/>
        </draw:polygon>
        <draw:polygon draw:style-name="gr16" draw:text-style-name="P2" draw:layer="layout" svg:width="0.361cm" svg:height="0.361cm" svg:x="1.636cm" svg:y="20.122cm" svg:viewBox="0 0 362 362" draw:points="0,0 362,0 362,362 0,362">
          <text:p/>
        </draw:polygon>
        <draw:polygon draw:style-name="gr1" draw:text-style-name="P1" draw:layer="layout" svg:width="0.397cm" svg:height="0.396cm" svg:x="7.929cm" svg:y="18.549cm" svg:viewBox="0 0 398 397" draw:points="0,0 398,0 398,397 0,397">
          <text:p/>
        </draw:polygon>
        <draw:polygon draw:style-name="gr16" draw:text-style-name="P2" draw:layer="layout" svg:width="0.361cm" svg:height="0.361cm" svg:x="7.969cm" svg:y="18.566cm" svg:viewBox="0 0 362 362" draw:points="0,0 362,0 362,362 0,362">
          <text:p/>
        </draw:polygon>
        <draw:polygon draw:style-name="gr1" draw:text-style-name="P1" draw:layer="layout" svg:width="0.397cm" svg:height="0.396cm" svg:x="7.929cm" svg:y="19.155cm" svg:viewBox="0 0 398 397" draw:points="0,0 398,0 398,397 0,397">
          <text:p/>
        </draw:polygon>
        <draw:polygon draw:style-name="gr16" draw:text-style-name="P2" draw:layer="layout" svg:width="0.361cm" svg:height="0.361cm" svg:x="7.969cm" svg:y="19.173cm" svg:viewBox="0 0 362 362" draw:points="0,0 362,0 362,362 0,362">
          <text:p/>
        </draw:polygon>
        <draw:polygon draw:style-name="gr1" draw:text-style-name="P1" draw:layer="layout" svg:width="0.397cm" svg:height="0.396cm" svg:x="7.929cm" svg:y="20.115cm" svg:viewBox="0 0 398 397" draw:points="0,0 398,0 398,397 0,397">
          <text:p/>
        </draw:polygon>
        <draw:polygon draw:style-name="gr16" draw:text-style-name="P2" draw:layer="layout" svg:width="0.361cm" svg:height="0.36cm" svg:x="7.969cm" svg:y="20.133cm" svg:viewBox="0 0 362 361" draw:points="0,0 362,0 362,361 0,361">
          <text:p/>
        </draw:polygon>
        <draw:polygon draw:style-name="gr1" draw:text-style-name="P1" draw:layer="layout" svg:width="0.396cm" svg:height="0.396cm" svg:x="12.523cm" svg:y="18.549cm" svg:viewBox="0 0 397 397" draw:points="0,0 397,0 397,397 0,397">
          <text:p/>
        </draw:polygon>
        <draw:polygon draw:style-name="gr16" draw:text-style-name="P2" draw:layer="layout" svg:width="0.361cm" svg:height="0.361cm" svg:x="12.561cm" svg:y="18.566cm" svg:viewBox="0 0 362 362" draw:points="0,0 362,0 362,362 0,362">
          <text:p/>
        </draw:polygon>
        <draw:polygon draw:style-name="gr1" draw:text-style-name="P1" draw:layer="layout" svg:width="0.396cm" svg:height="0.396cm" svg:x="12.523cm" svg:y="19.155cm" svg:viewBox="0 0 397 397" draw:points="0,0 397,0 397,397 0,397">
          <text:p/>
        </draw:polygon>
        <draw:polygon draw:style-name="gr16" draw:text-style-name="P2" draw:layer="layout" svg:width="0.361cm" svg:height="0.361cm" svg:x="12.561cm" svg:y="19.173cm" svg:viewBox="0 0 362 362" draw:points="0,0 362,0 362,362 0,362">
          <text:p/>
        </draw:polygon>
        <draw:polygon draw:style-name="gr1" draw:text-style-name="P1" draw:layer="layout" svg:width="0.396cm" svg:height="0.396cm" svg:x="12.523cm" svg:y="19.759cm" svg:viewBox="0 0 397 397" draw:points="0,0 397,0 397,397 0,397">
          <text:p/>
        </draw:polygon>
        <draw:polygon draw:style-name="gr16" draw:text-style-name="P2" draw:layer="layout" svg:width="0.361cm" svg:height="0.361cm" svg:x="12.561cm" svg:y="19.776cm" svg:viewBox="0 0 362 362" draw:points="0,0 362,0 362,362 0,362">
          <text:p/>
        </draw:polygon>
        <draw:polygon draw:style-name="gr15" draw:text-style-name="P1" draw:layer="layout" svg:width="4.069cm" svg:height="0.633cm" svg:x="16.192cm" svg:y="19.053cm" svg:viewBox="0 0 4070 634" draw:points="0,0 4070,0 4070,634 0,634">
          <text:p/>
        </draw:polygon>
        <draw:polygon draw:style-name="gr1" draw:text-style-name="P1" draw:layer="layout" svg:width="0.396cm" svg:height="0.396cm" svg:x="1.598cm" svg:y="21.798cm" svg:viewBox="0 0 397 397" draw:points="0,0 397,0 397,397 0,397">
          <text:p/>
        </draw:polygon>
        <draw:polygon draw:style-name="gr16" draw:text-style-name="P2" draw:layer="layout" svg:width="0.361cm" svg:height="0.361cm" svg:x="1.636cm" svg:y="21.815cm" svg:viewBox="0 0 362 362" draw:points="0,0 362,0 362,362 0,362">
          <text:p/>
        </draw:polygon>
        <draw:polygon draw:style-name="gr1" draw:text-style-name="P1" draw:layer="layout" svg:width="0.396cm" svg:height="0.397cm" svg:x="1.598cm" svg:y="22.404cm" svg:viewBox="0 0 397 398" draw:points="0,0 397,0 397,398 0,398">
          <text:p/>
        </draw:polygon>
        <draw:polygon draw:style-name="gr16" draw:text-style-name="P2" draw:layer="layout" svg:width="0.361cm" svg:height="0.361cm" svg:x="1.636cm" svg:y="22.422cm" svg:viewBox="0 0 362 362" draw:points="0,0 362,0 362,362 0,362">
          <text:p/>
        </draw:polygon>
        <draw:polygon draw:style-name="gr1" draw:text-style-name="P1" draw:layer="layout" svg:width="0.396cm" svg:height="0.396cm" svg:x="1.598cm" svg:y="23.011cm" svg:viewBox="0 0 397 397" draw:points="0,0 397,0 397,397 0,397">
          <text:p/>
        </draw:polygon>
        <draw:polygon draw:style-name="gr16" draw:text-style-name="P2" draw:layer="layout" svg:width="0.361cm" svg:height="0.361cm" svg:x="1.636cm" svg:y="23.029cm" svg:viewBox="0 0 362 362" draw:points="0,0 362,0 362,362 0,362">
          <text:p/>
        </draw:polygon>
        <draw:polygon draw:style-name="gr1" draw:text-style-name="P1" draw:layer="layout" svg:width="0.398cm" svg:height="0.396cm" svg:x="7.925cm" svg:y="21.798cm" svg:viewBox="0 0 399 397" draw:points="0,0 399,0 399,397 0,397">
          <text:p/>
        </draw:polygon>
        <draw:polygon draw:style-name="gr16" draw:text-style-name="P2" draw:layer="layout" svg:width="0.361cm" svg:height="0.361cm" svg:x="7.965cm" svg:y="21.815cm" svg:viewBox="0 0 362 362" draw:points="0,0 362,0 362,362 0,362">
          <text:p/>
        </draw:polygon>
        <draw:polygon draw:style-name="gr1" draw:text-style-name="P1" draw:layer="layout" svg:width="0.474cm" svg:height="0.397cm" svg:x="7.925cm" svg:y="22.404cm" svg:viewBox="0 0 475 398" draw:points="0,0 475,0 475,398 0,398">
          <text:p/>
        </draw:polygon>
        <draw:polygon draw:style-name="gr16" draw:text-style-name="P2" draw:layer="layout" svg:width="0.361cm" svg:height="0.361cm" svg:x="7.965cm" svg:y="22.422cm" svg:viewBox="0 0 362 362" draw:points="0,0 362,0 362,362 0,362">
          <text:p/>
        </draw:polygon>
        <draw:polygon draw:style-name="gr1" draw:text-style-name="P1" draw:layer="layout" svg:width="0.398cm" svg:height="0.396cm" svg:x="7.925cm" svg:y="23.646cm" svg:viewBox="0 0 399 397" draw:points="0,0 399,0 399,397 0,397">
          <text:p/>
        </draw:polygon>
        <draw:polygon draw:style-name="gr16" draw:text-style-name="P2" draw:layer="layout" svg:width="0.361cm" svg:height="0.361cm" svg:x="7.965cm" svg:y="23.664cm" svg:viewBox="0 0 362 362" draw:points="0,0 362,0 362,362 0,362">
          <text:p/>
        </draw:polygon>
        <draw:polygon draw:style-name="gr15" draw:text-style-name="P1" draw:layer="layout" svg:width="9.935cm" svg:height="2.714cm" svg:x="10.428cm" svg:y="23.717cm" svg:viewBox="0 0 9936 2715" draw:points="0,0 9936,0 9936,2715 0,2715">
          <text:p/>
        </draw:polygon>
        <draw:polygon draw:style-name="gr15" draw:text-style-name="P1" draw:layer="layout" svg:width="7.001cm" svg:height="0.654cm" svg:x="3.135cm" svg:y="7.009cm" svg:viewBox="0 0 7002 655" draw:points="0,0 7002,0 7002,655 0,655">
          <text:p/>
        </draw:polygon>
        <draw:polygon draw:style-name="gr15" draw:text-style-name="P1" draw:layer="layout" svg:width="6.99cm" svg:height="0.665cm" svg:x="3.135cm" svg:y="9.958cm" svg:viewBox="0 0 6991 666" draw:points="0,0 6991,0 6991,666 0,666">
          <text:p/>
        </draw:polygon>
        <draw:polygon draw:style-name="gr15" draw:text-style-name="P1" draw:layer="layout" svg:width="7.001cm" svg:height="0.654cm" svg:x="3.135cm" svg:y="10.766cm" svg:viewBox="0 0 7002 655" draw:points="0,0 7002,0 7002,655 0,655">
          <text:p/>
        </draw:polygon>
        <draw:frame draw:style-name="gr17" draw:text-style-name="P10" draw:layer="layout" svg:width="5.997cm" svg:height="0.471cm" svg:x="3.168cm" svg:y="5.137cm">
          <draw:text-box>
            <text:p text:style-name="P3"><text:span text:style-name="T11">Karl Schumacher e.K., Oberhausen</text:span></text:p>
          </draw:text-box>
        </draw:frame>
        <draw:polygon draw:style-name="gr15" draw:text-style-name="P1" draw:layer="layout" svg:width="8.044cm" svg:height="0.653cm" svg:x="12.266cm" svg:y="9.948cm" svg:viewBox="0 0 8045 654" draw:points="0,0 8045,0 8045,654 0,654">
          <text:p/>
        </draw:polygon>
        <draw:polygon draw:style-name="gr15" draw:text-style-name="P1" draw:layer="layout" svg:width="2.113cm" svg:height="0.653cm" svg:x="12.266cm" svg:y="10.735cm" svg:viewBox="0 0 2114 654" draw:points="0,0 2114,0 2114,654 0,654">
          <text:p/>
        </draw:polygon>
        <draw:polygon draw:style-name="gr15" draw:text-style-name="P1" draw:layer="layout" svg:width="5.954cm" svg:height="0.653cm" svg:x="14.374cm" svg:y="10.735cm" svg:viewBox="0 0 5955 654" draw:points="0,0 5955,0 5955,654 0,654">
          <text:p/>
        </draw:polygon>
        <draw:polygon draw:style-name="gr1" draw:text-style-name="P1" draw:layer="layout" svg:width="0.398cm" svg:height="0.396cm" svg:x="7.925cm" svg:y="23.011cm" svg:viewBox="0 0 399 397" draw:points="0,0 399,0 399,397 0,397">
          <text:p/>
        </draw:polygon>
        <draw:polygon draw:style-name="gr16" draw:text-style-name="P2" draw:layer="layout" svg:width="0.361cm" svg:height="0.361cm" svg:x="7.965cm" svg:y="23.029cm" svg:viewBox="0 0 362 362" draw:points="0,0 362,0 362,362 0,362">
          <text:p/>
        </draw:polygon>
        <draw:frame draw:style-name="gr17" draw:text-style-name="P10" draw:layer="layout" svg:width="1.812cm" svg:height="0.471cm" svg:x="3.137cm" svg:y="10.767cm">
          <draw:text-box>
            <text:p text:style-name="P3"><text:span text:style-name="T11">Dorfstraße</text:span></text:p>
          </draw:text-box>
        </draw:frame>
        <draw:frame draw:style-name="gr6" draw:text-style-name="P6" draw:layer="layout" svg:width="0.895cm" svg:height="0.387cm" svg:x="12.192cm" svg:y="28.307cm">
          <draw:text-box>
            <text:p text:style-name="P3"><text:span text:style-name="T4"><text:s text:c="8"/>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ylfaen" svg:font-family="Sylfaen"/>
    <style:font-face style:name="Tahoma" svg:font-family="Tahoma" style:font-family-generic="system" style:font-pitch="variable"/>
    <style:font-face style:name="Verdana" svg:font-family="Verdana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0.989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139"/>
    <meta:generator>LibreOffice/26.2.2.2$Windows_X86_64 LibreOffice_project/1f77d10d6938fd34972958f64b2bcfa54f8b1ba5</meta:generator>
  </office:meta>
</office:document-meta>
</file>