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P4" style:family="paragraph" style:parent-style-name="Standard">
      <style:paragraph-properties fo:padding="0.074cm" fo:border-left="none" fo:border-right="none" fo:border-top="none" fo:border-bottom="0.035cm solid #000000" style:join-border="false"/>
      <style:text-properties fo:font-size="14pt" style:font-size-asian="14pt" style:font-size-complex="14pt"/>
    </style:style>
    <style:style style:name="P5" style:family="paragraph" style:parent-style-name="Standard"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/>
      <text:p text:style-name="P3">Erklärung zum Bestattungsentscheid</text:p>
      <text:p text:style-name="P3"/>
      <text:p text:style-name="P3">im Sterbefall:</text:p>
      <text:p text:style-name="P3"/>
      <text:p text:style-name="P3">….............................................</text:p>
      <text:p text:style-name="P3"/>
      <text:p text:style-name="P3">geboren am: <text:s/>….....................</text:p>
      <text:p text:style-name="P3"/>
      <text:p text:style-name="P3">verstorben am: …..................</text:p>
      <text:p text:style-name="P3"/>
      <text:p text:style-name="P2"/>
      <text:p text:style-name="P1"/>
      <text:p text:style-name="P1"/>
      <text:p text:style-name="P1">Hiermit <text:span text:style-name="T1">versichere ich</text:span>, Frau / Herr …........................................................................, <text:span text:style-name="T1">an Eides statt</text:span>, dass ein/e <text:span text:style-name="T1">vorrangig Bestattungspflichtige/r vorhanden</text:span> ist. </text:p>
      <text:p text:style-name="P1"/>
      <text:p text:style-name="P1">Es gibt einen Sohn / eine Tochter, eine/n Bruder / Schwester …............................... (Verwandtschaftsverhältnis eintragen) des Verstorbenen.</text:p>
      <text:p text:style-name="P1"/>
      <text:p text:style-name="P1">Zu diesem besteht allerdings seit …............. Jahren kein Kontakt.</text:p>
      <text:p text:style-name="P1">Der Aufenthaltsort des/der Angehörigen ist mir nicht bekannt.</text:p>
      <text:p text:style-name="P1"/>
      <text:p text:style-name="P1">Darüber hinaus war es der ausdrückliche Wunsch meines/meiner …................................................, dass ich mich um seine / ihre Bestattung kümmere.</text:p>
      <text:p text:style-name="P1"/>
      <text:p text:style-name="P1"/>
      <text:p text:style-name="P1"/>
      <text:p text:style-name="P4"/>
      <text:p text:style-name="P1"/>
      <text:p text:style-name="P1"><text:s text:c="17"/>Datum <text:tab/><text:tab/><text:tab/><text:tab/><text:tab/><text:tab/><text:tab/>Unterschrift</text:p>
      <text:p text:style-name="P1"/>
      <text:p text:style-name="P1"><text:tab/><text:tab/><text:tab/><text:tab/><text:tab/><text:tab/><text:tab/><text:tab/></text:p>
      <text:p text:style-name="P1"/>
      <text:p text:style-name="P1">Name des/der Unterzeichnenden: …..............................................................</text:p>
      <text:p text:style-name="P1"/>
      <text:p text:style-name="P1"/>
      <text:p text:style-name="P1">Adresse: ….....................................................................................................</text:p>
      <text:p text:style-name="P1"/>
      <text:p text:style-name="P1"/>
      <text:p text:style-name="P1">Telefon: …........................................................................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creation-date>2010-04-14T11:25:08</meta:creation-date>
    <dc:date>2024-02-15T08:35:46.31</dc:date>
    <meta:print-date>2024-02-14T08:46:19.63</meta:print-date>
    <dc:language>de-DE</dc:language>
    <meta:editing-cycles>20</meta:editing-cycles>
    <meta:editing-duration>PT2H25M14S</meta:editing-duration>
    <meta:document-statistic meta:table-count="0" meta:image-count="0" meta:object-count="0" meta:page-count="1" meta:paragraph-count="15" meta:word-count="90" meta:character-count="1130"/>
    <meta:user-defined meta:name="Info 1"/>
    <meta:user-defined meta:name="Info 2"/>
    <meta:user-defined meta:name="Info 3"/>
    <meta:user-defined meta:name="Info 4"/>
  </office:meta>
</office:document-meta>
</file>