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automatic-styles>
    <style:style style:name="P1" style:family="paragraph" style:parent-style-name="Standard">
      <style:paragraph-properties fo:break-before="pag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as neue Korrespondenzmodul...</text:p>
      <text:p text:style-name="Standard">...erlaubt es, automatisierte Briefe zu schreiben.</text:p>
      <text:p text:style-name="Standard">Z.B. an beliebige Adressen, die in der Adressverwaltung erfasst sind.</text:p>
      <text:p text:style-name="Standard">Dabei kann als Auftraggeber der Ansprechpartner, der Ehepartner oder ein anderer erfasster Angehöriger angegeben werden. </text:p>
      <text:p text:style-name="Standard">Sie wählen ihn entweder vor dem Aufruf des Adressmoduls aus oder im Adressmodul im Menü Auftraggeber. An der Farbe erkennen Sie, wer ausgewählt ist. In diesem Falle: lindgrün, also der Ansprechpartner.</text:p>
      <text:p text:style-name="Standard"/>
      <text:p text:style-name="Standard">Sie sehen hier unten die bisherigen Knöpfe für automatische Briefe: </text:p>
      <text:p text:style-name="Standard">Krema-Kaffee-OrdAmt-Rentab-Firma</text:p>
      <text:p text:style-name="Standard">Sie sind jeweils auf einen bestimmten Zweck zugeschnitten, erlauben geringe Änderungen und können nicht gespeichert werden.</text:p>
      <text:p text:style-name="Standard"/>
      <text:p text:style-name="Standard">Die drei neuen Briefknöpfe, Brief – BrSuAd – BrSuNr, erschließen ganz neue Möglichkeiten.</text:p>
      <text:p text:style-name="Standard">Und in den Menüs Briefschreiben, Briefsuchen1 und Briefsuchen2 werden diese Möglichkeiten weiter differenziert.</text:p>
      <text:p text:style-name="Standard">Beim Briefknopf und dem Menü Briefschreiben ist das Suchfeld links unten nach Textkürzeln sortiert. Wenn Sie jedoch einen bereits geschriebenen Brief suchen wollen, dann wäre das zu unübersichtlich, wenn es irgendeinmal 1000 Briefe mit demselben Kürzel gäbe. </text:p>
      <text:p text:style-name="Standard"/>
      <text:p text:style-name="Standard">Dafür gibt es zum einen den Knopf BrSuAd, d.i. Brief suchen: nach Adressen sortiert</text:p>
      <text:p text:style-name="Standard">Dabei wird das Suchfeld sortiert nach Adressen und positioniert auf der aktuellen Adresse. Sie geben dann nur noch das Text-Kürzel ein und haben eine reduzierte Auswahl.</text:p>
      <text:p text:style-name="Standard"/>
      <text:p text:style-name="Standard">...und zum anderen gibt es den Knopf BrSuNr, d.i. Brief suchen: nach Auftragnummern sortiert.</text:p>
      <text:p text:style-name="Standard">Dabei wird das Suchfeld sortiert nach Auftragsnummern und positioniert auf den aktuellen Auftrag.</text:p>
      <text:p text:style-name="Standard">Sie sehen dann übersichtlich zusammengefasst alle Briefe, die Sie zu dieser Auftragsnummer bereits geschrieben haben. Entweder wählen Sie dann den richtigen mit der Maus aus oder Sie tippen das Textkürzel an. Wenn die richtige Zeile markiert ist: Doppelklick oder Enter...</text:p>
      <text:p text:style-name="Standard"/>
      <text:p text:style-name="Standard">Die Menüs Briefschreiben, Briefsuchen1 und Briefsuchen2 erleichtern die Auswahl durch Vorgabe von 6 Standardbriefen, einem Leer-Brief und einem variablen Brief.</text:p>
      <text:p text:style-name="Standard"/>
      <text:p text:style-name="Standard">Die Standardbriefe sind durch ihre Bezeichnung selbsterklärend und decken die überwiegenden Fälle ab. Nehmen wir gleich den ersten, die Mitteilung.</text:p>
      <text:p text:style-name="Standard">Klick auf den Menüpunkt Mitteilung es erscheint die Auswahl, positioniert auf die erste Mitteilung oder auf die Mitteilung zu diesem Auftrag, wenn schon eine existiert.</text:p>
      <text:p text:style-name="Standard"/>
      <text:p text:style-name="Standard">Der Leer-Brief enthält Adresse und Anrede, aber kein Betreff und ein völlig freies Textfeld, das Sie also selbst beschreiben müssen.</text:p>
      <text:p text:style-name="Standard"/>
      <text:p text:style-name="Standard">Der variable Brief entspricht dem Klick auf den Brief-Knopf und wird über ein von Ihnen frei zu vergebenes Kürzel mit bis zu 10 Buchstaben gekennzeichnet und abgespeichert. Er kann also auch immer wieder aufgerufen und auch für andere Aufträge bzw. Sterbefälle verwendet werden.</text:p>
      <text:p text:style-name="Standard"/>
      <text:p text:style-name="Standard"/>
      <text:p text:style-name="Standard"/>
      <text:p text:style-name="P1">In dieser Adressverwaltung ist das neue Korrespondenzmodul bereits eingebaut:</text:p>
      <text:p text:style-name="Standard"/>
      <text:p text:style-name="Standard">Die drei neuen Briefknöpfe, Brief – BrSuAd – BrSuNr, erschließen ganz neue Möglichkeiten:</text:p>
      <text:p text:style-name="Standard">Wie vorher schon, bei den 'alten' Knöpfen...</text:p>
      <text:p text:style-name="Standard">...wählen Sie zuerst den Adressaten aus.</text:p>
      <text:p text:style-name="Standard">Entweder über sein Kennzeichen, wenn Sie es wissen, oder über einen Teil seines Namens.</text:p>
      <text:p text:style-name="Standard"/>
      <text:p text:style-name="Standard">Sobald Sie die richtige Adresse im Editierfeld rechts unten haben, drücken Sie auf den Brief-Knopf.</text:p>
      <text:p text:style-name="Standard"/>
      <text:p text:style-name="Standard">Es öffnet sich das Suchfenster links unten und erlaubt einen Blick auf alle bisher abgespeicherten Briefe. </text:p>
      <text:p text:style-name="Standard">Hier können Sie jetzt entweder den Leertext wählen, um einen Brief ganz neu zu schreiben,</text:p>
      <text:p text:style-name="Standard">oder</text:p>
      <text:p text:style-name="Standard">Sie können ganz schnell und bequem den Text eines Briefes finden, den Sie schon irgendwann einmal geschrieben und unter einem Kürzel abgespeichert haben.</text:p>
      <text:p text:style-name="Standard">Diese Kürzel dürfen bis zu 10 Stellen lang sein. Sie können sie frei bestimmen, praktisch ist, wenn Sie den Zweck des Briefes damit ausdrücken.</text:p>
      <text:p text:style-name="Standard">Nehmen Sie dazu Kleinbuchstaben, große Buchstaben haben eine besondere Bedeutung, auf die wir später noch zu sprechen kommen. Für festangelegte Standardbriefe beginnen Sie den Namen mit einem Ausrufezeichen ('!').</text:p>
      <text:p text:style-name="Standard"/>
      <text:p text:style-name="Standard">Angenommen Sie haben schon einmal an eine Versicherung ein ähnliches Schreiben verfasst und haben es damals mit dem Kürzel 'abc' abgespeichert, dann tippen Sie einfach a --- Sie sehen, das Fenster positioniert beim Buchstaben a und ist nach Textkürzeln sortiert. Oft ist es das letzte Schreiben einer Sorte, das Sie im Gedächtnis haben: Klicken Sie darauf ...</text:p>
      <text:p text:style-name="Standard"/>
      <text:p text:style-name="Standard">Und schon haben Sie in der Vorschau das fertige Anschreiben:</text:p>
      <text:p text:style-name="Standard"/>
      <text:p text:style-name="Standard">Die Adresse ist eingefügt,</text:p>
      <text:p text:style-name="Standard">das heutige Datum,</text:p>
      <text:p text:style-name="Standard">als Betreff steht 'Sterbefall' mit dem Namen des Verstorbenen, </text:p>
      <text:p text:style-name="Standard">die Anrede ist mit dem richtigen Namen versehen.</text:p>
      <text:p text:style-name="Standard"/>
      <text:p text:style-name="Standard">Normalerweise ist das Schreiben so komplett.</text:p>
      <text:p text:style-name="Standard">Wenn Sie dennoch etwas ändern möchten, klicken Sie auf den Daten-1-Tab.</text:p>
      <text:p text:style-name="Standard">Sie können Änderungen an der Anschrift vornehmen, am Datum,</text:p>
      <text:p text:style-name="Standard">Sie können das Kennzeichen des Bearbeiters ergänzen – in der Regel sind das 2 Buchstaben.</text:p>
      <text:p text:style-name="Standard">Sie können eine weitere Betreffzeile einfügen, also z.B. 'Urkunden'. Sobald Sie das Feld verlassen (mit der Enter-Taste oder der Tab-Taste oder der Maus), sehen Sie die Änderung links in der Vorschau.</text:p>
      <text:p text:style-name="Standard"/>
      <text:p text:style-name="Standard">In den beiden mehrzeiligen Eingabefeldern können Sie jetzt noch Änderungen/Ergänzungen am Haupttext und am PS oder den Anlagen vornehmen.</text:p>
      <text:p text:style-name="Standard"/>
      <text:p text:style-name="Standard">Drucken, ohne zu speichern können Sie mit einem Klick auf 'Druck 1 Seite', bzw 'Druck Alles', wenn der Brief mehr als eine Seite hat.</text:p>
      <text:p text:style-name="Standard">Wenn Sie dieses Schreiben zu Protokollzwecken speichern wollen, klicken Sie auf 'Ende+Druck'. Dabei werden alle Seiten ausgedruckt und der Inhalt zu dieser Auftragsnummer abgespeichert.</text:p>
      <text:p text:style-name="Standard">Bei größeren Änderungen am Sinn des ursprünglich aufgerufenen Schreibens ändern Sie vor dem Speichern sinnvollerweise das Textkürzel unter Parameter. Also z.B. statt 'abc' 'urkunden' o.ä. <text:s/></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font-name-asian="Lucida Sans Unicode"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1$Build-8990</meta:generator>
    <meta:creation-date>2006-07-03T20:53:02</meta:creation-date>
    <dc:date>2006-07-04T19:38:08</dc:date>
    <meta:print-date>2006-07-04T15:05:57</meta:print-date>
    <dc:language>de-DE</dc:language>
    <meta:editing-cycles>3</meta:editing-cycles>
    <meta:editing-duration>PT11H22M47S</meta:editing-duration>
    <meta:user-defined meta:name="Info 1"/>
    <meta:user-defined meta:name="Info 2"/>
    <meta:user-defined meta:name="Info 3"/>
    <meta:user-defined meta:name="Info 4"/>
    <meta:document-statistic meta:table-count="0" meta:image-count="0" meta:object-count="0" meta:page-count="2" meta:paragraph-count="48" meta:word-count="824" meta:character-count="5578"/>
  </office:meta>
</office:document-meta>
</file>