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office:font-face-decls>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Das neue Korrespondenzmodul...</text:p>
      <text:p text:style-name="Standard">...erlaubt es, automatisierte Briefe zu schreiben.</text:p>
      <text:p text:style-name="Standard">Z.B. an den Ansprechpartner oder den Ehepartner oder einen anderen Angehörigen...</text:p>
      <text:p text:style-name="Standard">...je nachdem welcher Tab, also welche Karteikarte gerade vorne ist.</text:p>
      <text:p text:style-name="Standard"/>
      <text:p text:style-name="Standard">Wählen Sie also zuerst den Adressaten aus und klicken Sie dann auf den Brief-Knopf.</text:p>
      <text:p text:style-name="Standard"/>
      <text:p text:style-name="Standard">Es öffnet sich das Suchfenster links unten und erlaubt einen Blick auf alle bisher abgespeicherten Briefe. </text:p>
      <text:p text:style-name="Standard">Hier können Sie jetzt entweder den Leertext wählen, um einen Brief ganz neu zu schreiben,</text:p>
      <text:p text:style-name="Standard">oder</text:p>
      <text:p text:style-name="Standard">Sie können ganz schnell und bequem den Text eines Briefes finden, den Sie schon irgendwann einmal geschrieben und unter einem Kürzel abgespeichert haben.</text:p>
      <text:p text:style-name="Standard">Diese Kürzel dürfen bis zu 10 Stellen lang sein. Sie können sie frei bestimmen, praktisch ist, wenn Sie den Zweck des Briefes damit ausdrücken.</text:p>
      <text:p text:style-name="Standard">Also z.B. 'termin', 'unterlagen', 'besuch' o.ä. Nehmen Sie dazu Kleinbuchstaben, große Buchstaben haben eine besondere Bedeutung, auf die wir später noch zu sprechen kommen.</text:p>
      <text:p text:style-name="Standard"/>
      <text:p text:style-name="Standard">Angenommen, Sie möchten dem Auftraggeber Sterbeurkunden schicken und dazu ein Anschreiben beilegen. Und Sie wissen, dass Sie ein solches Anschreiben schon einmal an einen anderen Kunden geschickt haben, und zwar unter der Kurzbezeichnung „urkunden“.</text:p>
      <text:p text:style-name="Standard">Dann drücken Sie zuerst die u-Taste – Sie sehen, die Tabelle positioniert schon mal auf u.</text:p>
      <text:p text:style-name="Standard">Als nächstes tippen Sie auf die r-Taste – und schon sind Sie im richtigen Bereich.</text:p>
      <text:p text:style-name="Standard">Hier in unserem Beispiel haben Sie schon einige Urkunden-Anschreiben verschickt. Sie sind nach aufsteigender Auftragsnummer sortiert, das letzte zuletzt.</text:p>
      <text:p text:style-name="Standard">Wenn Sie wissen, dass die Texte ohnehin alle im Wesentlichen gleich waren, brauchen Sie nur noch <text:s/>die Enter-Taste zu drücken.</text:p>
      <text:p text:style-name="Standard"/>
      <text:p text:style-name="Standard">Und schon haben Sie in der Vorschau das fertige Anschreiben:</text:p>
      <text:p text:style-name="Standard"/>
      <text:p text:style-name="Standard">Die Adresse ist eingefügt,</text:p>
      <text:p text:style-name="Standard">das heutige Datum,</text:p>
      <text:p text:style-name="Standard">als Betreff steht 'Sterbefall' mit dem Namen des Verstorbenen, </text:p>
      <text:p text:style-name="Standard">die Anrede ist mit dem richtigen Namen versehen.</text:p>
      <text:p text:style-name="Standard"/>
      <text:p text:style-name="Standard">Normalerweise ist das Schreiben so komplett.</text:p>
      <text:p text:style-name="Standard">Wenn Sie dennoch etwas ändern möchten, klicken Sie auf den Daten-1-Tab.</text:p>
      <text:p text:style-name="Standard">Sie können Änderungen an der Anschrift vornehmen, am Datum,</text:p>
      <text:p text:style-name="Standard">Sie können das Kennzeichen des Bearbeiters ergänzen – in der Regel sind das 2 Buchstaben.</text:p>
      <text:p text:style-name="Standard">Sie können eine weitere Betreffzeile einfügen, also z.B. 'Urkunden'. Sobald Sie das Feld verlassen (mit der Enter-Taste oder der Tab-Taste oder der Maus), sehen Sie die Änderung links in der Vorschau.</text:p>
      <text:p text:style-name="Standard"/>
      <text:p text:style-name="Standard">In den beiden mehrzeiligen Eingabefeldern können Sie jetzt noch Änderungen/Ergänzungen am Haupttext und am PS oder den Anlagen vornehmen.</text:p>
      <text:p text:style-name="Standard"/>
      <text:p text:style-name="Standard">Drucken, ohne zu speichern können Sie mit einem Klick auf 'Druck 1 Seite', bzw 'Druck Alles', wenn der Brief mehr als eine Seite hat.</text:p>
      <text:p text:style-name="Standard">Wenn Sie dieses Schreiben zu Protokollzwecken speichern wollen, klicken Sie auf 'Ende+Druck'. Dabei werden alle Seiten ausgedruckt und der Inhalt zu dieser Auftragsnummer abgespeichert.</text:p>
      <text:p text:style-name="Standard">Bei größeren Änderungen am Sinn des ursprünglich aufgerufenen Schreibens ändern Sie vor dem Speichern sinnvollerweise das Textkürzel unter Parameter. Also z.B. statt 'urkunden' 'papiere' o.ä.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style:font-face style:name="Arial" svg:font-family="Arial" style:font-family-generic="swiss"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font-size-asian="12pt" style:language-asian="none" style:country-asian="none" style:font-size-complex="12pt" style:language-complex="none"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font-name-asian="Lucida Sans Unicode" style:font-size-asian="12pt" style:language-asian="none" style:country-asian="none" style:font-name-complex="Tahoma" style:font-size-complex="12pt" style:language-complex="none"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Win32 OpenOffice.org_project/680m1$Build-8990</meta:generator>
    <meta:creation-date>2006-06-26T17:41:57</meta:creation-date>
    <dc:date>2006-07-02T22:09:52</dc:date>
    <meta:print-date>2006-07-02T19:19:46</meta:print-date>
    <dc:language>de-DE</dc:language>
    <meta:editing-cycles>3</meta:editing-cycles>
    <meta:editing-duration>PT13H48M3S</meta:editing-duration>
    <meta:user-defined meta:name="Info 1"/>
    <meta:user-defined meta:name="Info 2"/>
    <meta:user-defined meta:name="Info 3"/>
    <meta:user-defined meta:name="Info 4"/>
    <meta:document-statistic meta:table-count="0" meta:image-count="0" meta:object-count="0" meta:page-count="1" meta:paragraph-count="30" meta:word-count="457" meta:character-count="3006"/>
  </office:meta>
</office:document-meta>
</file>